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78000000347C68D3125C13D8046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to_20_sin_20_relleno_20_ni_20_línea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drawing>
      <draw:page draw:name="page1" draw:style-name="dp1" draw:master-page-name="Predeterminado">
        <draw:frame draw:style-name="gr1" draw:text-style-name="P1" draw:layer="layout" svg:width="18.999cm" svg:height="8.301cm" svg:x="1cm" svg:y="10.699cm">
          <draw:image xlink:href="Pictures/100000000000078000000347C68D3125C13D8046.png" xlink:type="simple" xlink:show="embed" xlink:actuate="onLoad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s" fo:country="E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o_20_sin_20_relleno_20_ni_20_línea" style:display-name="Objeto sin relleno ni línea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Predeterminado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document-statistic meta:object-count="1"/>
    <meta:generator>LibreOffice/6.0.5.2$Windows_X86_64 LibreOffice_project/54c8cbb85f300ac59db32fe8a675ff7683cd5a16</meta:generator>
  </office:meta>
</office:document-meta>
</file>